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oftware:riotim"/><text:bookmark-start text:name="__RefHeading___riot.im_1"/><text:bookmark-start text:name="riot.im"/>Riot.im<text:bookmark-end text:name="__RefHeading___riot.im_1"/><text:bookmark-end text:name="riot.im"/></text:h>
      <text:h text:style-name="Heading_20_2" text:outline-level="2"><text:bookmark-start text:name="__RefHeading___proxy_2"/><text:bookmark-start text:name="proxy"/>Proxy<text:bookmark-end text:name="__RefHeading___proxy_2"/><text:bookmark-end text:name="proxy"/></text:h>
      <text:p text:style-name="Text_20_body">Create a <text:span text:style-name="Source_20_Text">riot.cmd</text:span> file wherever you want where you add the following line</text:p>
      <text:p text:style-name="Preformatted_20_Text">START "" "%LOCALAPPDATA%\riot\Riot.exe" --proxy-server=http://proxy:3128</text:p>
      <text:h text:style-name="Heading_20_2" text:outline-level="2"><text:bookmark-start text:name="__RefHeading___multiprofile_3"/><text:bookmark-start text:name="multiprofile"/>Multiprofile<text:bookmark-end text:name="__RefHeading___multiprofile_3"/><text:bookmark-end text:name="multiprofile"/></text:h>
      <text:p text:style-name="Text_20_body">Create a <text:span text:style-name="Source_20_Text">riot.cmd</text:span> file wherever you want where you add the following line.</text:p>
      <text:p text:style-name="Preformatted_20_Text">START "" "%LOCALAPPDATA%\riot\Riot.exe" --profile=profile1</text:p>
      <text:p text:style-name="Text_20_body">Now you can start your original riot.im application with your original account and the riot.cmd with the new profile for testing purposes for example.</text:p>
      <text:h text:style-name="Heading_20_2" text:outline-level="2"><text:bookmark-start text:name="__RefHeading___enter_dev-tools_4"/><text:bookmark-start text:name="enter_dev-tools"/>Enter Dev-Tools<text:bookmark-end text:name="__RefHeading___enter_dev-tools_4"/><text:bookmark-end text:name="enter_dev-tools"/></text:h>
      <text:p text:style-name="Text_20_body">To view errors and get an overview over network <text:span text:style-name="Source_20_Text">CTRL</text:span> + <text:span text:style-name="Source_20_Text">SHIFT</text:span> + <text:span text:style-name="Source_20_Text">I</text:span> (Should work in general in Electron-App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47:38</meta:creation-date>
    <dc:creator>Generated</dc:creator>
    <dc:date>2026-09-08T16::47:38</dc:date>
    <dc:language>en-US</dc:language>
    <meta:editing-cycles>1</meta:editing-cycles>
    <meta:editing-duration>PT0S</meta:editing-duration>
    <dc:title>digital:software:riotim</dc:title>
  </office:meta>
</office:document-meta>
</file>