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:software:obs"/><text:bookmark-start text:name="__RefHeading___obs_1"/><text:bookmark-start text:name="obs"/>OBS<text:bookmark-end text:name="__RefHeading___obs_1"/><text:bookmark-end text:name="obs"/></text:h>
      <text:p text:style-name="Text_20_body">Hier die Einstellungen von mir zum Aufnehmen mit OBS.</text:p>
      <text:h text:style-name="Heading_20_2" text:outline-level="2"><text:bookmark-start text:name="__RefHeading___allgemeine_einstellungen_2"/><text:bookmark-start text:name="allgemeine_einstellungen"/>Allgemeine Einstellungen<text:bookmark-end text:name="__RefHeading___allgemeine_einstellungen_2"/><text:bookmark-end text:name="allgemeine_einstellungen"/></text:h>
      <text:p text:style-name="Text_20_body">Achtung, beim Streamen wird nur die erste Spur gestreamt, darauf achten.</text:p>
      <text:h text:style-name="Heading_20_3" text:outline-level="3"><text:bookmark-start text:name="__RefHeading___ausgabe_3"/><text:bookmark-start text:name="ausgabe"/>Ausgabe<text:bookmark-end text:name="__RefHeading___ausgabe_3"/><text:bookmark-end text:name="ausgabe"/></text:h>
      <text:h text:style-name="Heading_20_4" text:outline-level="4"><text:bookmark-start text:name="__RefHeading___streamen_4"/><text:bookmark-start text:name="streamen"/>Streamen<text:bookmark-end text:name="__RefHeading___streamen_4"/><text:bookmark-end text:name="streamen"/></text:h>
      <text:p text:style-name="Text_20_body">Nvida Grafikkarte: NVENC (Für AMD Karten x264 verwenden), damit wird die Grafikkarte belastet und nicht die CPU.<text:line-break/>Aufgabe umskalieren: 1280×720<text:line-break/>Regulirungsmethode: CQP<text:line-break/>CQP: 20<text:line-break/></text:p>
      <text:h text:style-name="Heading_20_4" text:outline-level="4"><text:bookmark-start text:name="__RefHeading___aufnehmen_5"/><text:bookmark-start text:name="aufnehmen"/>Aufnehmen<text:bookmark-end text:name="__RefHeading___aufnehmen_5"/><text:bookmark-end text:name="aufnehmen"/></text:h>
      <text:p text:style-name="Text_20_body">Aufnahmeformat: mp4<text:line-break/>Codierer: NVENC<text:line-break/>Rest wie bei “Streamen”</text:p>
      <text:h text:style-name="Heading_20_4" text:outline-level="4"><text:bookmark-start text:name="__RefHeading___audio_6"/><text:bookmark-start text:name="audio"/>Audio<text:bookmark-end text:name="__RefHeading___audio_6"/><text:bookmark-end text:name="audio"/></text:h>
      <text:p text:style-name="Text_20_body">Bitrate Spur 1: 128<text:line-break/>Bitraten Rest: 160</text:p>
      <text:h text:style-name="Heading_20_4" text:outline-level="4"><text:bookmark-start text:name="__RefHeading___replaypuffer_7"/><text:bookmark-start text:name="replaypuffer"/>Replaypuffer<text:bookmark-end text:name="__RefHeading___replaypuffer_7"/><text:bookmark-end text:name="replaypuffer"/></text:h>
      <text:p text:style-name="Text_20_body">Replaybuffer: 300 sec<text:line-break/>Maximale Speicherausnutzung: 2048 MB<text:line-break/></text:p>
      <text:h text:style-name="Heading_20_3" text:outline-level="3"><text:bookmark-start text:name="__RefHeading___audio_8"/><text:bookmark-start text:name="audio1"/>Audio<text:bookmark-end text:name="__RefHeading___audio_8"/><text:bookmark-end text:name="audio1"/></text:h>
      <text:p text:style-name="Text_20_body">Abtastrate: 48khz<text:line-break/>Die Audiogeräte auf die VoiceMeeter Sachen umstellen<text:line-break/>PTT aktivieren</text:p>
      <text:h text:style-name="Heading_20_3" text:outline-level="3"><text:bookmark-start text:name="__RefHeading___video_9"/><text:bookmark-start text:name="video"/>Video<text:bookmark-end text:name="__RefHeading___video_9"/><text:bookmark-end text:name="video"/></text:h>
      <text:p text:style-name="Text_20_body">Keine bestimmten Einstellun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9::19:38</meta:creation-date>
    <dc:creator>Generated</dc:creator>
    <dc:date>2026-09-08T19::19:38</dc:date>
    <dc:language>en-US</dc:language>
    <meta:editing-cycles>1</meta:editing-cycles>
    <meta:editing-duration>PT0S</meta:editing-duration>
    <dc:title>digital:software:obs</dc:title>
  </office:meta>
</office:document-meta>
</file>