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da7d6761ad9d84ec78ff46e6fc69e6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gital:software:gimp"/><text:bookmark-start text:name="__RefHeading___gimp_1"/><text:bookmark-start text:name="gimp"/>GIMP<text:bookmark-end text:name="__RefHeading___gimp_1"/><text:bookmark-end text:name="gimp"/></text:h>
      <text:p text:style-name="Text_20_body"><draw:frame draw:style-name="media" draw:name="0" text:anchor-type="as-char" draw:z-index="0" svg:width="" svg:rel-width="100%" svg:height="0cm"><draw:image xlink:href="Pictures/bda7d6761ad9d84ec78ff46e6fc69e6d.svg" xlink:type="simple" xlink:show="embed" xlink:actuate="onLoad"/></draw:frame></text:p>
      <text:h text:style-name="Heading_20_2" text:outline-level="2"><text:bookmark-start text:name="__RefHeading___nuetzliche_seiten_2"/><text:bookmark-start text:name="nuetzliche_seiten"/>Nützliche Seiten<text:bookmark-end text:name="__RefHeading___nuetzliche_seiten_2"/><text:bookmark-end text:name="nuetzliche_seiten"/></text:h>
      <text:list text:style-name="List_20_1" text:continue-numbering="false">
        <text:list-item>
          <text:p text:style-name="List_20_1_Content_First"><text:a xlink:type="simple" xlink:href="https://www.projektneptun.ch/en/blog/read/17" text:style-name="Internet_20_link" text:visited-style-name="Visited_20_Internet_20_Link">https://www.projektneptun.ch/en/blog/read/17</text:a></text:p>
        </text:list-item>
        <text:list-item>
          <text:p text:style-name="List_20_1_Content"><text:a xlink:type="simple" xlink:href="https://www.html-seminar.de/gimp-tonwertumfang-optimieren.htm" text:style-name="Internet_20_link" text:visited-style-name="Visited_20_Internet_20_Link">https://www.html-seminar.de/gimp-tonwertumfang-optimieren.htm</text:a></text:p>
        </text:list-item>
        <text:list-item>
          <text:p text:style-name="List_20_1_Content"><text:a xlink:type="simple" xlink:href="https://www.gimp-tutorials.de/grundlagen-gimp.htm" text:style-name="Internet_20_link" text:visited-style-name="Visited_20_Internet_20_Link">https://www.gimp-tutorials.de/grundlagen-gimp.htm</text:a></text:p>
        </text:list-item>
        <text:list-item>
          <text:p text:style-name="List_20_1_Content_Last"><text:a xlink:type="simple" xlink:href="https://vimeo.com/album/44954/format:detail" text:style-name="Internet_20_link" text:visited-style-name="Visited_20_Internet_20_Link">https://vimeo.com/album/44954/format:detail</text:a> (Videos)</text:p>
        </text:list-item>
      </text:list>
      <text:h text:style-name="Heading_20_2" text:outline-level="2"><text:bookmark-start text:name="__RefHeading___first_things_3"/><text:bookmark-start text:name="first_things"/>First things<text:bookmark-end text:name="__RefHeading___first_things_3"/><text:bookmark-end text:name="first_things"/></text:h>
      <text:p text:style-name="Text_20_body">Als erstes sollte umgestellt werden…</text:p>
      <text:h text:style-name="Heading_20_2" text:outline-level="2"><text:bookmark-start text:name="__RefHeading___plugins_4"/><text:bookmark-start text:name="plugins"/>Plugins<text:bookmark-end text:name="__RefHeading___plugins_4"/><text:bookmark-end text:name="plugins"/></text:h>
      <text:p text:style-name="Text_20_body">Nützliche Plugins zum Foto-Bearbeiten</text:p>
      <text:h text:style-name="Heading_20_3" text:outline-level="3"><text:bookmark-start text:name="__RefHeading___g_mic_5"/><text:bookmark-start text:name="g_mic"/>G'MIC<text:bookmark-end text:name="__RefHeading___g_mic_5"/><text:bookmark-end text:name="g_mic"/></text:h>
      <text:list text:style-name="List_20_1" text:continue-numbering="false">
        <text:list-item>
          <text:p text:style-name="LastListParagraph_List_20_1_Content_First"><text:a xlink:type="simple" xlink:href="https://gmic.eu/index.shtml" text:style-name="Internet_20_link" text:visited-style-name="Visited_20_Internet_20_Link">https://gmic.eu/index.shtml</text:a></text:p>
        </text:list-item>
      </text:list>
      <text:p text:style-name="Text_20_body">Ein Tool, welches viele Filter beinhaltet. Prima geeignet um bei mehreren Fotos eine Median-Bearbeitung zu machen. Dazu müssen die Bilder aber exakt ausgerichtet sein. </text:p>
      <text:h text:style-name="Heading_20_3" text:outline-level="3"><text:bookmark-start text:name="__RefHeading___ufraw_6"/><text:bookmark-start text:name="ufraw"/>UFRaw<text:bookmark-end text:name="__RefHeading___ufraw_6"/><text:bookmark-end text:name="ufraw"/></text:h>
      <text:list text:style-name="List_20_1" text:continue-numbering="false">
        <text:list-item>
          <text:p text:style-name="LastListParagraph_List_20_1_Content_First"><text:a xlink:type="simple" xlink:href="http://ufraw.sourceforge.net/" text:style-name="Internet_20_link" text:visited-style-name="Visited_20_Internet_20_Link">http://ufraw.sourceforge.net/</text:a></text:p>
        </text:list-item>
      </text:list>
      <text:p text:style-name="Text_20_body">RAW Dateien in Gimp einlesen und direkt bearbeiten wie Histogramm, Farbtemperatur, etc. </text:p>
      <text:h text:style-name="Heading_20_3" text:outline-level="3"><text:bookmark-start text:name="__RefHeading___bimp_7"/><text:bookmark-start text:name="bimp"/>BIMP<text:bookmark-end text:name="__RefHeading___bimp_7"/><text:bookmark-end text:name="bimp"/></text:h>
      <text:list text:style-name="List_20_1" text:continue-numbering="false">
        <text:list-item>
          <text:p text:style-name="LastListParagraph_List_20_1_Content_First"><text:a xlink:type="simple" xlink:href="https://alessandrofrancesconi.it/projects/bimp/" text:style-name="Internet_20_link" text:visited-style-name="Visited_20_Internet_20_Link">https://alessandrofrancesconi.it/projects/bimp/</text:a></text:p>
        </text:list-item>
      </text:list>
      <text:p text:style-name="Text_20_body">Batchbearbeitung von Fotos - Größe, etc. </text:p>
      <text:h text:style-name="Heading_20_2" text:outline-level="2"><text:bookmark-start text:name="__RefHeading___shortcuts_8"/><text:bookmark-start text:name="shortcuts"/>Shortcuts<text:bookmark-end text:name="__RefHeading___shortcuts_8"/><text:bookmark-end text:name="shortcuts"/></text:h>
      <text:p text:style-name="Text_20_body">Die nützlichsten Shortcu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9::01:32</meta:creation-date>
    <dc:creator>Generated</dc:creator>
    <dc:date>2026-08-15T09::01:32</dc:date>
    <dc:language>en-US</dc:language>
    <meta:editing-cycles>1</meta:editing-cycles>
    <meta:editing-duration>PT0S</meta:editing-duration>
    <dc:title>digital:software:gimp</dc:title>
  </office:meta>
</office:document-meta>
</file>