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gital:server:matrixsynapsemisc"/><text:bookmark-start text:name="__RefHeading___matrix_synapse_miscellaneous_1"/><text:bookmark-start text:name="matrix_synapse_miscellaneous"/>Matrix Synapse Miscellaneous<text:bookmark-end text:name="__RefHeading___matrix_synapse_miscellaneous_1"/><text:bookmark-end text:name="matrix_synapse_miscellaneous"/></text:h>
      <text:p text:style-name="Text_20_body">Different things, sometimes advanced and some things that just did not fit in the regular guide. </text:p>
      <text:h text:style-name="Heading_20_2" text:outline-level="2"><text:bookmark-start text:name="__RefHeading___interesting_projects_2"/><text:bookmark-start text:name="interesting_projects"/>Interesting projects<text:bookmark-end text:name="__RefHeading___interesting_projects_2"/><text:bookmark-end text:name="interesting_projects"/></text:h>
      <text:p text:style-name="Text_20_body">Moved to <text:a xlink:type="simple" xlink:href="https://www.natrius.eu/dokuwiki/doku.php?id=digital:server:matrixprojects" text:style-name="Internet_20_link" text:visited-style-name="Visited_20_Internet_20_Link">https://www.natrius.eu/dokuwiki/doku.php?id=digital:server:matrixprojects</text:a> [Matrix projects]
<text:a xlink:type="simple" xlink:href="https://www.natrius.eu/dokuwiki/doku.php?id=digital:server:matrixprojects" text:style-name="Internet_20_link" text:visited-style-name="Visited_20_Internet_20_Link">Matrix projects</text:a></text:p>
      <text:h text:style-name="Heading_20_2" text:outline-level="2"><text:bookmark-start text:name="__RefHeading___synpase_maintenance_tools_3"/><text:bookmark-start text:name="synpase_maintenance_tools"/>Synpase maintenance tools<text:bookmark-end text:name="__RefHeading___synpase_maintenance_tools_3"/><text:bookmark-end text:name="synpase_maintenance_tools"/></text:h>
      <text:list text:style-name="List_20_1" text:continue-numbering="false">
        <text:list-item>
          <text:p text:style-name="LastListParagraph_List_20_1_Content_First"><text:a xlink:type="simple" xlink:href="https://matrix-org.github.io/synapse/latest/usage/administration/database_maintenance_tools.html" text:style-name="Internet_20_link" text:visited-style-name="Visited_20_Internet_20_Link">https://matrix-org.github.io/synapse/latest/usage/administration/database_maintenance_tools.html</text:a></text:p>
        </text:list-item>
      </text:list>
      <text:h text:style-name="Heading_20_2" text:outline-level="2"><text:bookmark-start text:name="__RefHeading___show_the_public_rooms_on_the_server_4"/><text:bookmark-start text:name="show_the_public_rooms_on_the_server"/>Show the public rooms on the server<text:bookmark-end text:name="__RefHeading___show_the_public_rooms_on_the_server_4"/><text:bookmark-end text:name="show_the_public_rooms_on_the_server"/></text:h>
      <text:list text:style-name="List_20_1" text:continue-numbering="false">
        <text:list-item>
          <text:p text:style-name="LastListParagraph_List_20_1_Content_First"><text:span text:style-name="Source_20_Text"><text:a xlink:type="simple" xlink:href="https://example.com/_matrix/client/r0/publicRooms" text:style-name="Internet_20_link" text:visited-style-name="Visited_20_Internet_20_Link">https://example.com/_matrix/client/r0/publicRooms</text:a></text:span></text:p>
        </text:list-item>
      </text:list>
      <text:h text:style-name="Heading_20_2" text:outline-level="2"><text:bookmark-start text:name="__RefHeading___coturn_5"/><text:bookmark-start text:name="coturn"/>Coturn<text:bookmark-end text:name="__RefHeading___coturn_5"/><text:bookmark-end text:name="coturn"/></text:h>
      <text:p text:style-name="Text_20_body">Coturn is a turn server and it is used for 1:1 voip calls through the client (example: riot).</text:p>
      <text:p text:style-name="Preformatted_20_Text">apt install coturn</text:p>
      <text:p text:style-name="Text_20_body">Edit Config files</text:p>
      <text:p text:style-name="Text_20_body">opening ports</text:p>
      <text:h text:style-name="Heading_20_2" text:outline-level="2"><text:bookmark-start text:name="__RefHeading___installing_bots_6"/><text:bookmark-start text:name="installing_bots"/>Installing Bots<text:bookmark-end text:name="__RefHeading___installing_bots_6"/><text:bookmark-end text:name="installing_bots"/></text:h>
      <text:p text:style-name="Text_20_body">Matrix Synapse currently does not have a concept of bots, a bot is just a normal user. Usally there is a config and a <text:span text:style-name="Source_20_Text">.py</text:span> file, download the files, unpack them and run the <text:span text:style-name="Source_20_Text">.py</text:span> file. Running and downloading things via pip is not recommended.</text:p>
      <text:p text:style-name="Text_20_body">Install python3</text:p>
      <text:p text:style-name="Preformatted_20_Text">sudo apt install python3</text:p>
      <text:p text:style-name="Text_20_body">then install pip</text:p>
      <text:p text:style-name="Preformatted_20_Text">sudo apt install python3-pip</text:p>
      <text:p text:style-name="Text_20_body">then matrix-bot-api from pyp</text:p>
      <text:p text:style-name="Preformatted_20_Text">pip3 install matrix-bot-api</text:p>
      <text:p text:style-name="Text_20_body">and finally fill out the config and start it </text:p>
      <text:p text:style-name="Preformatted_20_Text">python3 pollbot.py</text:p>
      <text:h text:style-name="Heading_20_2" text:outline-level="2"><text:bookmark-start text:name="__RefHeading___exclude_a_server_from_a_channel_7"/><text:bookmark-start text:name="exclude_a_server_from_a_channel"/>Exclude a server from a channel<text:bookmark-end text:name="__RefHeading___exclude_a_server_from_a_channel_7"/><text:bookmark-end text:name="exclude_a_server_from_a_channel"/></text:h>
      <text:p text:style-name="Text_20_body">Info von <text:a xlink:type="simple" xlink:href="https://matrix.org/docs/guides/moderation#banning-servers-from-rooms-server-acls" text:style-name="Internet_20_link" text:visited-style-name="Visited_20_Internet_20_Link">https://matrix.org/docs/guides/moderation#banning-servers-from-rooms-server-acls</text:a> bzw. direkt <text:a xlink:type="simple" xlink:href="https://spec.matrix.org/latest/client-server-api/#server-access-control-lists-acls-for-rooms" text:style-name="Internet_20_link" text:visited-style-name="Visited_20_Internet_20_Link">https://spec.matrix.org/latest/client-server-api/#server-access-control-lists-acls-for-rooms</text:a></text:p>
      <text:list text:style-name="List_20_1" text:continue-numbering="false">
        <text:list-item>
          <text:p text:style-name="List_20_1_Content_First">Chat <text:span text:style-name="Source_20_Text">/devtools</text:span></text:p>
        </text:list-item>
        <text:list-item>
          <text:p text:style-name="List_20_1_Content"><text:span text:style-name="Source_20_Text">Send Custom Event</text:span></text:p>
        </text:list-item>
        <text:list-item>
          <text:p text:style-name="List_20_1_Content">Rechts unten roten Button <text:span text:style-name="Source_20_Text">Event</text:span> drücken</text:p>
        </text:list-item>
        <text:list-item>
          <text:p text:style-name="List_20_1_Content">Event Type: <text:span text:style-name="Source_20_Text">m.room.server_acl</text:span></text:p>
        </text:list-item>
        <text:list-item>
          <text:p text:style-name="List_20_1_Content">State Key: leer lassen</text:p>
        </text:list-item>
        <text:list-item>
          <text:p text:style-name="List_20_1_Content_Last">Event Content: </text:p>
        </text:list-item>
      </text:list>
      <text:p text:style-name="Preformatted_20_Text"><text:line-break/>{<text:line-break/><text:tab/>"allow": [<text:line-break/><text:tab/><text:tab/>"*"<text:line-break/><text:tab/>],<text:line-break/><text:tab/>"allow_ip_literals": false,<text:line-break/><text:tab/>"deny": [<text:line-break/><text:tab/><text:tab/>"kiwifarms.net",<text:line-break/><text:tab/><text:tab/>"*.kiwifarms.net",<text:line-break/><text:tab/><text:tab/>"zygoat.club",<text:line-break/><text:tab/><text:tab/>"*.zygoat.club"<text:line-break/><text:tab/>]<text:line-break/>}</text:p>
      <text:list text:style-name="List_20_1" text:continue-numbering="false">
        <text:list-item>
          <text:p text:style-name="List_20_1_Content_First"><text:span text:style-name="Source_20_Text">Send</text:span></text:p>
        </text:list-item>
        <text:list-item>
          <text:p text:style-name="List_20_1_Content_Last">Bestätigung im Chat <text:span text:style-name="Source_20_Text">[CURRENT USER] set the server ACLs for this room.</text:span></text:p>
        </text:list-item>
      </text:list>
      <text:h text:style-name="Heading_20_2" text:outline-level="2"><text:bookmark-start text:name="__RefHeading___send_custom_reactions_to_messages_8"/><text:bookmark-start text:name="send_custom_reactions_to_messages"/>Send custom reactions to messages<text:bookmark-end text:name="__RefHeading___send_custom_reactions_to_messages_8"/><text:bookmark-end text:name="send_custom_reactions_to_messages"/></text:h>
      <text:list text:style-name="List_20_1" text:continue-numbering="false">
        <text:list-item>
          <text:p text:style-name="List_20_1_Content_First">Chat <text:span text:style-name="Source_20_Text">/devtools</text:span></text:p>
        </text:list-item>
        <text:list-item>
          <text:p text:style-name="List_20_1_Content"><text:span text:style-name="Source_20_Text">Send Custom Event</text:span></text:p>
        </text:list-item>
        <text:list-item>
          <text:p text:style-name="List_20_1_Content">Rechts unten roten Button <text:span text:style-name="Source_20_Text">Event</text:span> drücken</text:p>
        </text:list-item>
        <text:list-item>
          <text:p text:style-name="List_20_1_Content">Event Type: <text:span text:style-name="Source_20_Text">m.reaction</text:span></text:p>
        </text:list-item>
        <text:list-item>
          <text:p text:style-name="List_20_1_Content">State Key: leer lassen</text:p>
        </text:list-item>
        <text:list-item>
          <text:p text:style-name="List_20_1_Content_Last">Event Content: </text:p>
        </text:list-item>
      </text:list>
      <text:p text:style-name="Preformatted_20_Text"><text:line-break/>{<text:line-break/><text:s text:c="4"/>"m.relates_to": {<text:line-break/><text:s text:c="8"/>"rel_type": "m.annotation",<text:line-break/><text:s text:c="8"/>"event_id": "$164569109460761pvPSY:matrix.org",<text:line-break/><text:s text:c="8"/>"key": "BOMP!"<text:line-break/><text:s text:c="4"/>}<text:line-break/>}</text:p>
      <text:list text:style-name="List_20_1" text:continue-numbering="false">
        <text:list-item>
          <text:p text:style-name="LastListParagraph_List_20_1_Content_First"><text:span text:style-name="Source_20_Text">Send</text:span></text:p>
        </text:list-item>
      </text:list>
      <text:h text:style-name="Heading_20_2" text:outline-level="2"><text:bookmark-start text:name="__RefHeading___tombstone_event_9"/><text:bookmark-start text:name="tombstone_event"/>Tombstone Event<text:bookmark-end text:name="__RefHeading___tombstone_event_9"/><text:bookmark-end text:name="tombstone_event"/></text:h>
      <text:list text:style-name="List_20_1" text:continue-numbering="false">
        <text:list-item>
          <text:p text:style-name="List_20_1_Content_First">Chat <text:span text:style-name="Source_20_Text">/devtools</text:span></text:p>
        </text:list-item>
        <text:list-item>
          <text:p text:style-name="List_20_1_Content"><text:span text:style-name="Source_20_Text">Send Custom Event</text:span></text:p>
        </text:list-item>
        <text:list-item>
          <text:p text:style-name="List_20_1_Content">Rechts unten roten Button <text:span text:style-name="Source_20_Text">Event</text:span> drücken</text:p>
        </text:list-item>
        <text:list-item>
          <text:p text:style-name="List_20_1_Content">Event Type: <text:span text:style-name="Source_20_Text">m.room.tombstone</text:span></text:p>
        </text:list-item>
        <text:list-item>
          <text:p text:style-name="List_20_1_Content">State Key: leer lassen</text:p>
        </text:list-item>
        <text:list-item>
          <text:p text:style-name="List_20_1_Content_Last">Event Content: </text:p>
        </text:list-item>
      </text:list>
      <text:p text:style-name="Preformatted_20_Text"><text:line-break/>{<text:line-break/><text:s text:c="4"/>"body": "This room has been replaced",<text:line-break/><text:s text:c="4"/>"replacement_room": "!ERZvriGbDxJDxaCBxX:matrix.org"<text:line-break/><text:s text:c="2"/>}</text:p>
      <text:list text:style-name="List_20_1" text:continue-numbering="false">
        <text:list-item>
          <text:p text:style-name="LastListParagraph_List_20_1_Content_First"><text:span text:style-name="Source_20_Text">Send</text:span></text:p>
        </text:list-item>
      </text:list>
      <text:h text:style-name="Heading_20_2" text:outline-level="2"><text:bookmark-start text:name="__RefHeading___inactive_room_blocking_address_10"/><text:bookmark-start text:name="inactive_room_blocking_address"/>Inactive room blocking address<text:bookmark-end text:name="__RefHeading___inactive_room_blocking_address_10"/><text:bookmark-end text:name="inactive_room_blocking_address"/></text:h>
      <text:p text:style-name="Text_20_body">IIRC you can request release of alias at support@matrix.or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8::20:24</meta:creation-date>
    <dc:creator>Generated</dc:creator>
    <dc:date>2026-09-09T18::20:24</dc:date>
    <dc:language>en-US</dc:language>
    <meta:editing-cycles>1</meta:editing-cycles>
    <meta:editing-duration>PT0S</meta:editing-duration>
    <dc:title>digital:server:matrixsynapsemisc</dc:title>
  </office:meta>
</office:document-meta>
</file>