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gital:server:firstthings"/><text:bookmark-start text:name="__RefHeading___first_things_to_do_1"/><text:bookmark-start text:name="first_things_to_do"/>First things to do<text:bookmark-end text:name="__RefHeading___first_things_to_do_1"/><text:bookmark-end text:name="first_things_to_do"/></text:h>
      <text:p text:style-name="Text_20_body">First steps after installing a new server to make sure nobody can capture it and use it in a way it was not intended. Make sure you work as fast and correct as possible until you reach <text:span text:style-name="Source_20_Text"><text:span text:style-name="Emphasis">BREAKTIME</text:span></text:span>. That should not consume too much time and then you can think about what you want to install afterwards.</text:p>
      <text:list text:style-name="List_20_1" text:continue-numbering="false">
        <text:list-item>
          <text:p text:style-name="LastListParagraph_List_20_1_Content_First"><text:a xlink:type="simple" xlink:href="https://www.thomas-krenn.com/de/wiki/Absicherung_eines_Debian_Servers" text:style-name="Internet_20_link" text:visited-style-name="Visited_20_Internet_20_Link">https://www.thomas-krenn.com/de/wiki/Absicherung_eines_Debian_Servers</text:a></text:p>
        </text:list-item>
      </text:list>
      <text:h text:style-name="Heading_20_2" text:outline-level="2"><text:bookmark-start text:name="__RefHeading___new_user_2"/><text:bookmark-start text:name="new_user"/>New user<text:bookmark-end text:name="__RefHeading___new_user_2"/><text:bookmark-end text:name="new_user"/></text:h>
      <text:p text:style-name="Text_20_body">Create new User</text:p>
      <text:p text:style-name="Preformatted_20_Text">adduser sammy</text:p>
      <text:p text:style-name="Text_20_body">Give sudo-rights</text:p>
      <text:p text:style-name="Preformatted_20_Text">usermod -aG sudo sammy</text:p>
      <text:p text:style-name="Text_20_body">Generate SSH key</text:p>
      <text:p text:style-name="Preformatted_20_Text">ssh-keygen</text:p>
      <text:p text:style-name="Text_20_body">Copy the public key to server</text:p>
      <text:p text:style-name="Preformatted_20_Text">ssh-copy-id sammy@your_server_ip</text:p>
      <text:h text:style-name="Heading_20_2" text:outline-level="2"><text:bookmark-start text:name="__RefHeading___test_login_3"/><text:bookmark-start text:name="test_login"/>test login<text:bookmark-end text:name="__RefHeading___test_login_3"/><text:bookmark-end text:name="test_login"/></text:h>
      <text:p text:style-name="Preformatted_20_Text">ssh sammy@serverip -p PORT</text:p>
      <text:h text:style-name="Heading_20_2" text:outline-level="2"><text:bookmark-start text:name="__RefHeading___configure_ssh_4"/><text:bookmark-start text:name="configure_ssh"/>Configure SSH<text:bookmark-end text:name="__RefHeading___configure_ssh_4"/><text:bookmark-end text:name="configure_ssh"/></text:h>
      <text:h text:style-name="Heading_20_3" text:outline-level="3"><text:bookmark-start text:name="__RefHeading___disable_root_login_5"/><text:bookmark-start text:name="disable_root_login"/>Disable root login<text:bookmark-end text:name="__RefHeading___disable_root_login_5"/><text:bookmark-end text:name="disable_root_login"/></text:h>
      <text:p text:style-name="Preformatted_20_Text">sudo nano /etc/ssh/sshd_config</text:p>
      <text:p text:style-name="Text_20_body"><text:span text:style-name="Source_20_Text">PermitRootLogin no</text:span></text:p>
      <text:h text:style-name="Heading_20_3" text:outline-level="3"><text:bookmark-start text:name="__RefHeading___disable_password_login_6"/><text:bookmark-start text:name="disable_password_login"/>Disable password login<text:bookmark-end text:name="__RefHeading___disable_password_login_6"/><text:bookmark-end text:name="disable_password_login"/></text:h>
      <text:p text:style-name="Preformatted_20_Text">sudo nano /etc/ssh/sshd_config</text:p>
      <text:p text:style-name="Text_20_body"><text:span text:style-name="Source_20_Text">ChallengeResponseAuthentication no</text:span></text:p>
      <text:h text:style-name="Heading_20_3" text:outline-level="3"><text:bookmark-start text:name="__RefHeading___change_ssh_port_7"/><text:bookmark-start text:name="change_ssh_port"/>change SSH Port<text:bookmark-end text:name="__RefHeading___change_ssh_port_7"/><text:bookmark-end text:name="change_ssh_port"/></text:h>
      <text:p text:style-name="Text_20_body">It's more security by obscurity and not actually needed. It would reduce the amount of automated scans that reach your ssh-port but is not really something to secure the server. Just to keep your log files clear.</text:p>
      <text:h text:style-name="Heading_20_3" text:outline-level="3"><text:bookmark-start text:name="__RefHeading___restart_sshd_8"/><text:bookmark-start text:name="restart_sshd"/>restart sshd<text:bookmark-end text:name="__RefHeading___restart_sshd_8"/><text:bookmark-end text:name="restart_sshd"/></text:h>
      <text:p text:style-name="Preformatted_20_Text">sudo systemctl restart sshd</text:p>
      <text:h text:style-name="Heading_20_2" text:outline-level="2"><text:bookmark-start text:name="__RefHeading___fail2ban_9"/><text:bookmark-start text:name="fail2ban"/>fail2ban<text:bookmark-end text:name="__RefHeading___fail2ban_9"/><text:bookmark-end text:name="fail2ban"/></text:h>
      <text:p text:style-name="Preformatted_20_Text">sudo apt install fail2ban</text:p>
      <text:p text:style-name="Preformatted_20_Text">sudo cp /etc/fail2ban/jail.conf /etc/fail2ban/jail.local</text:p>
      <text:p text:style-name="Text_20_body">and configure (1 short-lock for 24 hours, one for 1 week block)</text:p>
      <text:list text:style-name="List_20_1" text:continue-numbering="false">
        <text:list-item>
          <text:p text:style-name="List_20_1_Content_First"><text:a xlink:type="simple" xlink:href="https://www.booleanworld.com/protecting-ssh-fail2ban/" text:style-name="Internet_20_link" text:visited-style-name="Visited_20_Internet_20_Link">https://www.booleanworld.com/protecting-ssh-fail2ban/</text:a></text:p>
        </text:list-item>
        <text:list-item>
          <text:p text:style-name="List_20_1_Content_Last"><text:a xlink:type="simple" xlink:href="https://blog.shanock.com/fail2ban-increased-ban-times-for-repeat-offenders/" text:style-name="Internet_20_link" text:visited-style-name="Visited_20_Internet_20_Link">https://blog.shanock.com/fail2ban-increased-ban-times-for-repeat-offenders/</text:a></text:p>
        </text:list-item>
      </text:list>
      <text:p text:style-name="Preformatted_20_Text">sudo nano /etc/fail2ban/jail.local</text:p>
      <text:p text:style-name="Preformatted_20_Text">#<text:line-break/># JAILS<text:line-break/>#<text:line-break/><text:line-break/>#<text:line-break/># SSH servers<text:line-break/>#<text:line-break/><text:line-break/>[sshd]<text:line-break/><text:line-break/># To use more aggressive sshd modes set filter parameter "mode" in jail.local:<text:line-break/># normal (default), ddos, extra or aggressive (combines all).<text:line-break/># See "tests/files/logs/sshd" or "filter.d/sshd.conf" for usage example and details.<text:line-break/>mode<text:s text:c="4"/>= normal<text:line-break/>port<text:s text:c="4"/>= ssh<text:line-break/>logpath = %(sshd_log)s<text:line-break/>backend = %(sshd_backend)s<text:line-break/># input by stefan<text:line-break/># one day<text:line-break/>findtime = 5400 ;1.5 hours<text:line-break/>maxretry = 5<text:line-break/>bantime = 86400 ;1 day<text:line-break/><text:line-break/># input by stefan, longterm ban<text:line-break/># 30 attempts over 3 days result in a 1 week ban<text:line-break/>[sshlongterm2]<text:line-break/>port<text:s text:c="6"/>= ssh<text:line-break/>logpath<text:s text:c="3"/>= %(sshd_log)s<text:line-break/>banaction = iptables-multiport<text:line-break/>findtime<text:s text:c="2"/>= 259200 ;3 days<text:line-break/>maxretry<text:s text:c="2"/>= 10<text:line-break/>bantime<text:s text:c="3"/>= 604800 ;1 week<text:line-break/>enabled<text:s text:c="3"/>= true<text:line-break/>filter<text:s text:c="4"/>= sshd<text:line-break/><text:line-break/>[sshlongterm3]<text:line-break/>enabled = true<text:line-break/>filter = sshd<text:line-break/>findtime = 15552000 ;6 months<text:line-break/>maxretry = 15<text:line-break/>bantime = 2592000 ;1 month<text:line-break/>logpath<text:s text:c="3"/>= %(sshd_log)s<text:line-break/>banaction = iptables-multiport</text:p>
      <text:p text:style-name="Text_20_body">Kontrolle mit tail</text:p>
      <text:p text:style-name="Preformatted_20_Text">tail -10f /var/log/fail2ban.log</text:p>
      <text:h text:style-name="Heading_20_2" text:outline-level="2"><text:bookmark-start text:name="__RefHeading___update_10"/><text:bookmark-start text:name="update"/>update<text:bookmark-end text:name="__RefHeading___update_10"/><text:bookmark-end text:name="update"/></text:h>
      <text:p text:style-name="Preformatted_20_Text">sudo apt update &amp;&amp; sudo apt upgrade</text:p>
      <text:h text:style-name="Heading_20_2" text:outline-level="2"><text:bookmark-start text:name="__RefHeading___ufw_11"/><text:bookmark-start text:name="ufw"/>UFW<text:bookmark-end text:name="__RefHeading___ufw_11"/><text:bookmark-end text:name="ufw"/></text:h>
      <text:list text:style-name="Numbering_20_1" text:continue-numbering="false">
        <text:list-item>
          <text:p text:style-name="LastListParagraph_Numbering_20_1_Content_First"> <text:a xlink:type="simple" xlink:href="https://linuxconfig.org/how-to-deny-all-incoming-ports-except-http-port-80-and-https-port-443-on-ubuntu-18-04-bionic-beaver-linux" text:style-name="Internet_20_link" text:visited-style-name="Visited_20_Internet_20_Link">https://linuxconfig.org/how-to-deny-all-incoming-ports-except-http-port-80-and-https-port-443-on-ubuntu-18-04-bionic-beaver-linux</text:a></text:p>
        </text:list-item>
      </text:list>
      <text:p text:style-name="Text_20_body">Install und enable UFW and allow only SSH default [or Enable UFW and disable all inbound traffic from eth0 on all ports except SSH from my local IP (temporary, eventually I allow SSH globally due to potential for IP changes) and disable all outbound traffic except for port 80. (Because paranoia)] and for hosted websites port 80 and if you intend to use letsencrypt or something else port 443 too.</text:p>
      <text:p text:style-name="Text_20_body">Important commands for UFW</text:p>
      <text:p text:style-name="Preformatted_20_Text">ufw allow APPLICATION<text:line-break/>ufw enable<text:line-break/>ufw disable<text:line-break/>ufw status</text:p>
      <text:p text:style-name="Text_20_body">Important ports for the first use</text:p>
      <text:p text:style-name="Preformatted_20_Text">ufw allow ssh<text:line-break/>ufw allow http<text:line-break/>ufw allow https</text:p>
      <text:h text:style-name="Heading_20_2" text:outline-level="2"><text:bookmark-start text:name="__RefHeading___breaktime_12"/><text:bookmark-start text:name="breaktime"/>_BREAKTIME_<text:bookmark-end text:name="__RefHeading___breaktime_12"/><text:bookmark-end text:name="breaktime"/></text:h>
      <text:p text:style-name="Text_20_body">Pause, drink a cup of coffee, think about what you are going to do next and plan a little bit. The server now has some basic security. </text:p>
      <text:p text:style-name="Horizontal_20_Line"/>
      <text:h text:style-name="Heading_20_2" text:outline-level="2"><text:bookmark-start text:name="__RefHeading___tools_13"/><text:bookmark-start text:name="tools"/>Tools<text:bookmark-end text:name="__RefHeading___tools_13"/><text:bookmark-end text:name="tools"/></text:h>
      <text:p text:style-name="Text_20_body">Install tools you want(vim, tmux, htop, nmap, sysstat, net-tools)</text:p>
      <text:h text:style-name="Heading_20_2" text:outline-level="2"><text:bookmark-start text:name="__RefHeading___mailserver_14"/><text:bookmark-start text:name="mailserver"/>Mailserver<text:bookmark-end text:name="__RefHeading___mailserver_14"/><text:bookmark-end text:name="mailserver"/></text:h>
      <text:p text:style-name="Text_20_body">Install and configure mailserver (postfix with s-nail?) for automated messages from unattended upgrades or from other services.</text:p>
      <text:h text:style-name="Heading_20_2" text:outline-level="2"><text:bookmark-start text:name="__RefHeading___unattended_upgrades_15"/><text:bookmark-start text:name="unattended_upgrades"/>Unattended Upgrades<text:bookmark-end text:name="__RefHeading___unattended_upgrades_15"/><text:bookmark-end text:name="unattended_upgrades"/></text:h>
      <text:p text:style-name="Text_20_body">Automatically just updates security-relevant updates. Can also update all updates, if you want. Can also send autmated messages if a mailserver is installed. A sugestion is to send on every update at first and change the setting later to “justOnError” in /etc/apt/apt.conf.d/50unattended-upgrades (multiple recipients separated with a komma)</text:p>
      <text:h text:style-name="Heading_20_2" text:outline-level="2"><text:bookmark-start text:name="__RefHeading___logrotate_16"/><text:bookmark-start text:name="logrotate"/>Logrotate<text:bookmark-end text:name="__RefHeading___logrotate_16"/><text:bookmark-end text:name="logrotate"/></text:h>
      <text:p text:style-name="Text_20_body">Configure logrotate to rotate with dates instead of rolling numbers (easier for archive/backup) <text:a xlink:type="simple" xlink:href="https://linoxide.com/linux-how-to/setup-log-rotation-logrotate-ubuntu/" text:style-name="Internet_20_link" text:visited-style-name="Visited_20_Internet_20_Link">https://linoxide.com/linux-how-to/setup-log-rotation-logrotate-ubuntu/</text:a></text:p>
      <text:h text:style-name="Heading_20_2" text:outline-level="2"><text:bookmark-start text:name="__RefHeading___logwatch_17"/><text:bookmark-start text:name="logwatch"/>Logwatch<text:bookmark-end text:name="__RefHeading___logwatch_17"/><text:bookmark-end text:name="logwatch"/></text:h>
      <text:p text:style-name="Text_20_body">daily mail set up</text:p>
      <text:h text:style-name="Heading_20_2" text:outline-level="2"><text:bookmark-start text:name="__RefHeading___time-related_18"/><text:bookmark-start text:name="time-related"/>Time-Related<text:bookmark-end text:name="__RefHeading___time-related_18"/><text:bookmark-end text:name="time-related"/></text:h>
      <text:p text:style-name="Text_20_body">Configure time-related stuff (tzdata, install ntp, setting the time zone to UTC)</text:p>
      <text:h text:style-name="Heading_20_2" text:outline-level="2"><text:bookmark-start text:name="__RefHeading___disable_unrequired_services_19"/><text:bookmark-start text:name="disable_unrequired_services"/>Disable unrequired services<text:bookmark-end text:name="__RefHeading___disable_unrequired_services_19"/><text:bookmark-end text:name="disable_unrequired_services"/></text:h>
      <text:p text:style-name="Text_20_body">Disable any and all services that are not required for the purpose of the box, bind others to localhost, unless they need to listen on public interfaces. This reduces attack vectors.</text:p>
      <text:h text:style-name="Heading_20_2" text:outline-level="2"><text:bookmark-start text:name="__RefHeading___check_this_20"/><text:bookmark-start text:name="check_this"/>Check this<text:bookmark-end text:name="__RefHeading___check_this_20"/><text:bookmark-end text:name="check_this"/></text:h>
      <text:list text:style-name="List_20_1" text:continue-numbering="false">
        <text:list-item>
          <text:p text:style-name="List_20_1_Content_First"> chef bootstrap (?)</text:p>
        </text:list-item>
        <text:list-item>
          <text:p text:style-name="List_20_1_Content"> zsh (instead of bash), glances, rsync,</text:p>
        </text:list-item>
        <text:list-item>
          <text:p text:style-name="List_20_1_Content"> Install debug tools, just in case (lsof, gdb, iotop, slurm, strace)</text:p>
        </text:list-item>
        <text:list-item>
          <text:p text:style-name="List_20_1_Content"> Enable Byobu - <text:a xlink:type="simple" xlink:href="https://www.digitalocean.com/community/tutorials/how-to-install-and-use-byobu-for-terminal-management-on-ubuntu-16-04" text:style-name="Internet_20_link" text:visited-style-name="Visited_20_Internet_20_Link">https://www.digitalocean.com/community/tutorials/how-to-install-and-use-byobu-for-terminal-management-on-ubuntu-16-04</text:a></text:p>
        </text:list-item>
        <text:list-item>
          <text:p text:style-name="List_20_1_Content"> install etckeeper (etckeeper init, etckeeper commit -m initial)</text:p>
        </text:list-item>
        <text:list-item>
          <text:p text:style-name="List_20_1_Content"> Webserver: letsencrypt</text:p>
        </text:list-item>
        <text:list-item>
          <text:p text:style-name="List_20_1_Content"> vnstat</text:p>
        </text:list-item>
        <text:list-item>
          <text:p text:style-name="List_20_1_Content"> install linuxbrew</text:p>
        </text:list-item>
        <text:list-item>
          <text:p text:style-name="List_20_1_Content"> install git</text:p>
        </text:list-item>
        <text:list-item>
          <text:p text:style-name="List_20_1_Content"> checkout my dot files from git</text:p>
        </text:list-item>
        <text:list-item>
          <text:p text:style-name="List_20_1_Content"> install sudo and sudo-pam-auth. Configure it to work with ssh keys</text:p>
        </text:list-item>
        <text:list-item>
          <text:p text:style-name="List_20_1_Content_Last"> Learn Ansible? (install python-minimal for ansible)</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style:style style:name="LastListParagraph_Numbering_20_1_Content_First" style:display-name="Last Numbering 1 Content First" style:parent-style-name="Numbering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1T03::08:32</meta:creation-date>
    <dc:creator>Generated</dc:creator>
    <dc:date>2026-09-11T03::08:32</dc:date>
    <dc:language>en-US</dc:language>
    <meta:editing-cycles>1</meta:editing-cycles>
    <meta:editing-duration>PT0S</meta:editing-duration>
    <dc:title>digital:server:firstthings</dc:title>
  </office:meta>
</office:document-meta>
</file>