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programmieren:start"/><text:bookmark-start text:name="__RefHeading___programmieren_1"/><text:bookmark-start text:name="programmieren"/>Programmieren<text:bookmark-end text:name="__RefHeading___programmieren_1"/><text:bookmark-end text:name="programmieren"/></text:h>
      <text:h text:style-name="Heading_20_2" text:outline-level="2"><text:bookmark-start text:name="__RefHeading___algorithmen_2"/><text:bookmark-start text:name="algorithmen"/>Algorithmen<text:bookmark-end text:name="__RefHeading___algorithmen_2"/><text:bookmark-end text:name="algorithmen"/></text:h>
      <text:h text:style-name="Heading_20_3" text:outline-level="3"><text:bookmark-start text:name="__RefHeading___dijkstra-algorithmus_3"/><text:bookmark-start text:name="dijkstra-algorithmus"/>Dijkstra-Algorithmus<text:bookmark-end text:name="__RefHeading___dijkstra-algorithmus_3"/><text:bookmark-end text:name="dijkstra-algorithmus"/></text:h>
      <text:p text:style-name="Text_20_body">Er berechnet somit einen kürzesten Pfad zwischen dem gegebenen Startknoten und einem der (oder allen) übrigen Knoten in einem kantengewichteten Graph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42:20</meta:creation-date>
    <dc:creator>Generated</dc:creator>
    <dc:date>2026-08-15T05::42:20</dc:date>
    <dc:language>en-US</dc:language>
    <meta:editing-cycles>1</meta:editing-cycles>
    <meta:editing-duration>PT0S</meta:editing-duration>
    <dc:title>digital:programmieren:start</dc:title>
  </office:meta>
</office:document-meta>
</file>