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programmieren:miscellaneous"/><text:bookmark-start text:name="__RefHeading___verschiedenes_1"/><text:bookmark-start text:name="verschiedenes"/>Verschiedenes<text:bookmark-end text:name="__RefHeading___verschiedenes_1"/><text:bookmark-end text:name="verschiedenes"/></text:h>
      <text:h text:style-name="Heading_20_2" text:outline-level="2"><text:bookmark-start text:name="__RefHeading___cheatsheets_2"/><text:bookmark-start text:name="cheatsheets"/>Cheatsheets<text:bookmark-end text:name="__RefHeading___cheatsheets_2"/><text:bookmark-end text:name="cheatsheets"/></text:h>
      <text:p text:style-name="Text_20_body"><text:a xlink:type="simple" xlink:href="http://cheat.sh/" text:style-name="Internet_20_link" text:visited-style-name="Visited_20_Internet_20_Link">http://cheat.sh/</text:a></text:p>
      <text:h text:style-name="Heading_20_2" text:outline-level="2"><text:bookmark-start text:name="__RefHeading___git_3"/><text:bookmark-start text:name="git"/>Git<text:bookmark-end text:name="__RefHeading___git_3"/><text:bookmark-end text:name="git"/></text:h>
      <text:p text:style-name="Text_20_body"><text:a xlink:type="simple" xlink:href="https://t3n.de/news/schneller-git-einstieg-befehle-1077761/" text:style-name="Internet_20_link" text:visited-style-name="Visited_20_Internet_20_Link">https://t3n.de/news/schneller-git-einstieg-befehle-1077761/</text:a></text:p>
      <text:h text:style-name="Heading_20_2" text:outline-level="2"><text:bookmark-start text:name="__RefHeading___python_4"/><text:bookmark-start text:name="python"/>Python<text:bookmark-end text:name="__RefHeading___python_4"/><text:bookmark-end text:name="python"/></text:h>
      <text:p text:style-name="Text_20_body"><text:a xlink:type="simple" xlink:href="https://codewith.mu/" text:style-name="Internet_20_link" text:visited-style-name="Visited_20_Internet_20_Link">https://codewith.m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9::57:05</meta:creation-date>
    <dc:creator>Generated</dc:creator>
    <dc:date>2026-08-22T09::57:05</dc:date>
    <dc:language>en-US</dc:language>
    <meta:editing-cycles>1</meta:editing-cycles>
    <meta:editing-duration>PT0S</meta:editing-duration>
    <dc:title>digital:programmieren:miscellaneous</dc:title>
  </office:meta>
</office:document-meta>
</file>